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55a6230ecf2bc6dc771abfd1a9e4bd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aliens_theme_cabinet_1"/><text:bookmark-start text:name="aliens_theme_cabinet"/>Aliens Theme Cabinet<text:bookmark-end text:name="__RefHeading___aliens_theme_cabinet_1"/><text:bookmark-end text:name="aliens_theme_cabinet"/></text:h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This wiki is to meant to describe how *Epyx* built his Aliens Themed MAME cabinet, provide as much as possible regarding dimensions and layout and eventually store derived cabinets from it.</text:p>
      <text:p text:style-name="Text_20_body">The source this documentation was extracted from is here: <text:a xlink:type="simple" xlink:href="http://forum.arcadecontrols.com/index.php/topic,96465.0.html" text:style-name="Internet_20_link" text:visited-style-name="Visited_20_Internet_20_Link">http://forum.arcadecontrols.com/index.php/topic,96465.0.html</text:a></text:p>
      <text:p text:style-name="Text_20_body">Here is the design vs reality shot the thread starts with:
<draw:a xlink:type="simple" xlink:href="https://aliens.pplug.net/doku.php/epyx:start"><draw:frame draw:style-name="medialeft" draw:name="0" text:anchor-type="paragraph" draw:z-index="0" svg:width="16.66875cm" svg:height="13.731875cm"><draw:image xlink:href="Pictures/355a6230ecf2bc6dc771abfd1a9e4bde.jpg" xlink:type="simple" xlink:show="embed" xlink:actuate="onLoad"/></draw:frame></draw:a></text:p>
      <text:h text:style-name="Heading_20_2" text:outline-level="2"><text:bookmark-start text:name="__RefHeading___structure_3"/><text:bookmark-start text:name="structure"/>Structure<text:bookmark-end text:name="__RefHeading___structure_3"/><text:bookmark-end text:name="structure"/></text:h>
      <text:p text:style-name="Text_20_body">The structure is currently vague as we're in the making. Let's see how this turns out.</text:p>
      <text:h text:style-name="Heading_20_2" text:outline-level="2"><text:bookmark-start text:name="__RefHeading___available_designs_4"/><text:bookmark-start text:name="available_designs"/>Available designs<text:bookmark-end text:name="__RefHeading___available_designs_4"/><text:bookmark-end text:name="available_designs"/></text:h>
      <text:p text:style-name="Text_20_body"><text:a xlink:type="simple" xlink:href="https://aliens.pplug.net/doku.php/epyx:start" text:style-name="Internet_20_link" text:visited-style-name="Visited_20_Internet_20_Link">Epyx original design</text:a></text:p>
      <text:h text:style-name="Heading_20_3" text:outline-level="3"><text:bookmark-start text:name="__RefHeading___extraction_details_5"/><text:bookmark-start text:name="extraction_details"/>Extraction details<text:bookmark-end text:name="__RefHeading___extraction_details_5"/><text:bookmark-end text:name="extraction_details"/></text:h>
      <text:p text:style-name="Text_20_body">Just keeping this as a note: to extract all the photos from photobucket I followed the following steps:</text:p>
      <text:list text:style-name="Numbering_20_1" text:continue-numbering="false">
        <text:list-item>
          <text:p text:style-name="Numbering_20_1_Content_First"> Copy each of the 12 pages URL which contains photos into <text:a xlink:type="simple" xlink:href="https://www.bulkdachecker.com/url-extractor/" text:style-name="Internet_20_link" text:visited-style-name="Visited_20_Internet_20_Link">URL Extractor</text:a></text:p>
          <text:list text:style-name="Numbering_20_1">
            <text:list-item>
              <text:p text:style-name="Numbering_20_1_Content"> <text:a xlink:type="simple" xlink:href="http://forum.arcadecontrols.com/index.php/topic,96465.0.html" text:style-name="Internet_20_link" text:visited-style-name="Visited_20_Internet_20_Link">http://forum.arcadecontrols.com/index.php/topic,96465.0.html</text:a></text:p>
            </text:list-item>
            <text:list-item>
              <text:p text:style-name="Numbering_20_1_Content"> <text:a xlink:type="simple" xlink:href="http://forum.arcadecontrols.com/index.php/topic,96465.40.html" text:style-name="Internet_20_link" text:visited-style-name="Visited_20_Internet_20_Link">http://forum.arcadecontrols.com/index.php/topic,96465.40.html</text:a></text:p>
            </text:list-item>
            <text:list-item>
              <text:p text:style-name="Numbering_20_1_Content"> <text:a xlink:type="simple" xlink:href="http://forum.arcadecontrols.com/index.php/topic,96465.80.html" text:style-name="Internet_20_link" text:visited-style-name="Visited_20_Internet_20_Link">http://forum.arcadecontrols.com/index.php/topic,96465.80.html</text:a></text:p>
            </text:list-item>
            <text:list-item>
              <text:p text:style-name="Numbering_20_1_Content"> <text:a xlink:type="simple" xlink:href="http://forum.arcadecontrols.com/index.php/topic,96465.120.html" text:style-name="Internet_20_link" text:visited-style-name="Visited_20_Internet_20_Link">http://forum.arcadecontrols.com/index.php/topic,96465.120.html</text:a></text:p>
            </text:list-item>
            <text:list-item>
              <text:p text:style-name="Numbering_20_1_Content"> <text:a xlink:type="simple" xlink:href="http://forum.arcadecontrols.com/index.php/topic,96465.160.html" text:style-name="Internet_20_link" text:visited-style-name="Visited_20_Internet_20_Link">http://forum.arcadecontrols.com/index.php/topic,96465.160.html</text:a></text:p>
            </text:list-item>
            <text:list-item>
              <text:p text:style-name="Numbering_20_1_Content"> <text:a xlink:type="simple" xlink:href="http://forum.arcadecontrols.com/index.php/topic,96465.200.html" text:style-name="Internet_20_link" text:visited-style-name="Visited_20_Internet_20_Link">http://forum.arcadecontrols.com/index.php/topic,96465.200.html</text:a></text:p>
            </text:list-item>
            <text:list-item>
              <text:p text:style-name="Numbering_20_1_Content"> <text:a xlink:type="simple" xlink:href="http://forum.arcadecontrols.com/index.php/topic,96465.240.html" text:style-name="Internet_20_link" text:visited-style-name="Visited_20_Internet_20_Link">http://forum.arcadecontrols.com/index.php/topic,96465.240.html</text:a></text:p>
            </text:list-item>
            <text:list-item>
              <text:p text:style-name="Numbering_20_1_Content"> <text:a xlink:type="simple" xlink:href="http://forum.arcadecontrols.com/index.php/topic,96465.280.html" text:style-name="Internet_20_link" text:visited-style-name="Visited_20_Internet_20_Link">http://forum.arcadecontrols.com/index.php/topic,96465.280.html</text:a></text:p>
            </text:list-item>
            <text:list-item>
              <text:p text:style-name="Numbering_20_1_Content"> <text:a xlink:type="simple" xlink:href="http://forum.arcadecontrols.com/index.php/topic,96465.320.html" text:style-name="Internet_20_link" text:visited-style-name="Visited_20_Internet_20_Link">http://forum.arcadecontrols.com/index.php/topic,96465.320.html</text:a></text:p>
            </text:list-item>
            <text:list-item>
              <text:p text:style-name="Numbering_20_1_Content"> <text:a xlink:type="simple" xlink:href="http://forum.arcadecontrols.com/index.php/topic,96465.360.html" text:style-name="Internet_20_link" text:visited-style-name="Visited_20_Internet_20_Link">http://forum.arcadecontrols.com/index.php/topic,96465.360.html</text:a></text:p>
            </text:list-item>
            <text:list-item>
              <text:p text:style-name="Numbering_20_1_Content"> <text:a xlink:type="simple" xlink:href="http://forum.arcadecontrols.com/index.php/topic,96465.400.html" text:style-name="Internet_20_link" text:visited-style-name="Visited_20_Internet_20_Link">http://forum.arcadecontrols.com/index.php/topic,96465.400.html</text:a></text:p>
            </text:list-item>
            <text:list-item>
              <text:p text:style-name="Numbering_20_1_Content"> <text:a xlink:type="simple" xlink:href="http://forum.arcadecontrols.com/index.php/topic,96465.440.html" text:style-name="Internet_20_link" text:visited-style-name="Visited_20_Internet_20_Link">http://forum.arcadecontrols.com/index.php/topic,96465.440.html</text:a></text:p>
            </text:list-item>
          </text:list>
        </text:list-item>
        <text:list-item>
          <text:p text:style-name="Numbering_20_1_Content"> Copy and past the <text:a xlink:type="simple" xlink:href="https://www.bulkdachecker.com/url-extractor/" text:style-name="Internet_20_link" text:visited-style-name="Visited_20_Internet_20_Link">URL Extractor</text:a> into a text file saved locally and called links.txt</text:p>
        </text:list-item>
        <text:list-item>
          <text:p text:style-name="Numbering_20_1_Content"> Filter the newly created links.txt by typing </text:p>
          <text:p text:style-name="Preformatted_20_Text">grep -hr "bb312" links.txt<text:s text:c="2"/>&gt; page[1-12].txt</text:p>
        </text:list-item>
        <text:list-item>
          <text:p text:style-name="Numbering_20_1_Content"> Open all tabs from those text files by typing </text:p>
          <text:p text:style-name="Preformatted_20_Text">cat page[1-12].txt | xargs firefox -new-tab</text:p>
        </text:list-item>
        <text:list-item>
          <text:p text:style-name="Numbering_20_1_Content"> Save each image using “save image as…” from FireFox into a separate page[1-12] folder</text:p>
        </text:list-item>
        <text:list-item>
          <text:p text:style-name="Numbering_20_1_Content"> Convert all those webp images into png using dwebp </text:p>
          <text:p text:style-name="Preformatted_20_Text">for file in *.webp; do dwebp $file "`basename $file`" -o $file.png; done<text:line-break/>for f in *.webp.png ; do mv -- "$f" "$(basename -- "$f" .webp.png).png" ; done</text:p>
        </text:list-item>
        <text:list-item>
          <text:p text:style-name="Numbering_20_1_Content"> Convert all those png files using imagemagick </text:p>
          <text:p text:style-name="Preformatted_20_Text">mogrify -format jpg *.png</text:p>
        </text:list-item>
      </text:list>
      <text:p text:style-name="Text_20_body">There is probably a way to do all this at once but since it is a one time process I just did it as it came…</text:p>
      <text:h text:style-name="Heading_20_2" text:outline-level="2"><text:bookmark-start text:name="__RefHeading___extra_design_considerations_6"/><text:bookmark-start text:name="extra_design_considerations"/>Extra design considerations<text:bookmark-end text:name="__RefHeading___extra_design_considerations_6"/><text:bookmark-end text:name="extra_design_considerations"/></text:h>
      <text:list text:style-name="List_20_1" text:continue-numbering="false">
        <text:list-item>
          <text:p text:style-name="List_20_1_Content_First"> Use the cabinet as a Jukebox when not gaming</text:p>
          <text:list text:style-name="List_20_1">
            <text:list-item>
              <text:p text:style-name="List_20_1_Content"> rpi-fruitbox seems nice but not yet working on rpi4</text:p>
            </text:list-item>
          </text:list>
        </text:list-item>
        <text:list-item>
          <text:p text:style-name="List_20_1_Content"> Get great sound:</text:p>
          <text:list text:style-name="List_20_1">
            <text:list-item>
              <text:p text:style-name="List_20_1_Content"> <text:a xlink:type="simple" xlink:href="https://www.element14.com/community/community/project14/acoustics/blog/2020/01/28/amazing-bass-homebrew-audio-system-for-a-raspberry-pi-retro-gaming-console" text:style-name="Internet_20_link" text:visited-style-name="Visited_20_Internet_20_Link">Great project for rpi2 (is it different on Pi 4?)</text:a></text:p>
            </text:list-item>
            <text:list-item>
              <text:p text:style-name="List_20_1_Content"> <text:a xlink:type="simple" xlink:href="https://www.raspberrypi-spy.co.uk/2019/06/using-a-usb-audio-device-with-the-raspberry-pi/" text:style-name="Internet_20_link" text:visited-style-name="Visited_20_Internet_20_Link">USB sound connection</text:a></text:p>
            </text:list-item>
            <text:list-item>
              <text:p text:style-name="List_20_1_Content_Last"> <text:a xlink:type="simple" xlink:href="https://retropie.org.uk/docs/Sound-Issues/" text:style-name="Internet_20_link" text:visited-style-name="Visited_20_Internet_20_Link">Some consideration and fixes here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58:19</meta:creation-date>
    <dc:creator>Generated</dc:creator>
    <dc:date>2026-09-08T19::58:19</dc:date>
    <dc:language>en-US</dc:language>
    <meta:editing-cycles>1</meta:editing-cycles>
    <meta:editing-duration>PT0S</meta:editing-duration>
    <dc:title>start</dc:title>
  </office:meta>
</office:document-meta>
</file>